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vergunningsvrij omgevingsvergunning - Pauluslaan 24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622739 – 5 augustus 2026</text:p>
            <text:p text:style-name="common-al">Pauluslaan 24 Noordwijk | het verwijderen van een grote boom uit de tuin en herplanten van een kleinere boom </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724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4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4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622739</meta:user-defined>
    <meta:user-defined meta:name="DCTERMS.abstract">5 augustus 2026, het verwijderen van een grote boom uit de tuin en herplanten van een kleinere boom</meta:user-defined>
    <dc:language>nl</dc:language>
    <meta:user-defined meta:name="OVERHEIDop.locatietype/OVERHEIDop.gebiedsmarkering">Adres</meta:user-defined>
    <meta:user-defined meta:name="DC.title">Verzonden besluit vergunningsvrij omgevingsvergunning - Pauluslaan 24 Noordwijk</meta:user-defined>
    <meta:user-defined meta:name="DCTERMS.W3CDTF/DCTERMS.available">2026-08-18</meta:user-defined>
    <meta:user-defined meta:name="DCTERMS.W3CDTF/OVERHEIDop.jaargang">2026</meta:user-defined>
    <meta:user-defined meta:name="OVERHEIDop.publicationIssue">377240</meta:user-defined>
    <meta:user-defined meta:name="OVERHEIDop.GmbID/DC.identifier">gmb-2026-377240</meta:user-defined>
    <meta:user-defined meta:name="OVERHEIDop.versieInformatie"/>
  </office:meta>
</office:document-meta>
</file>