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functiewijziging van bedrijfswoning naar burgerwoning op de locatie Schoofbandweg 6 te Rossum zaaknummer ODR2611275</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de functiewijziging van bedrijfswoning naar burgerwoning aan de Schoofbandweg 6 te Rossum.</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3 augustus 2026. De gemeente neemt daarover waarschijnlijk 2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2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de functiewijziging van bedrijfswoning naar burgerwoning op de locatie Schoofbandweg 6 te Rossum zaaknummer ODR2611275</meta:user-defined>
    <meta:user-defined meta:name="DCTERMS.W3CDTF/DCTERMS.available">2026-08-07</meta:user-defined>
    <meta:user-defined meta:name="DCTERMS.W3CDTF/OVERHEIDop.jaargang">2026</meta:user-defined>
    <meta:user-defined meta:name="OVERHEIDop.publicationIssue">377239</meta:user-defined>
    <meta:user-defined meta:name="OVERHEIDop.GmbID/DC.identifier">gmb-2026-377239</meta:user-defined>
    <meta:user-defined meta:name="OVERHEIDop.versieInformatie"/>
  </office:meta>
</office:document-meta>
</file>