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Wentholtlaan 12, 1852CH Heiloo, het veranderen van de woning (vernieuwen dak), datum ontvangst 4 augustus 2026 (Z2026-000069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772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09</meta:user-defined>
    <meta:user-defined meta:name="DCTERMS.abstract">Wentholtlaan 12, 1852CH Heiloo, het veranderen van de woning (vernieuwen dak), datum ontvangst 4 augustus 2026 (Z2026-00006909)</meta:user-defined>
    <dc:language>nl</dc:language>
    <meta:user-defined meta:name="OVERHEIDop.locatietype/OVERHEIDop.gebiedsmarkering">Vlak</meta:user-defined>
    <meta:user-defined meta:name="DC.title">Gemeente Heiloo, ontvangen aanvraag omgevingsvergunning, Wentholtlaan 12, 1852CH Heiloo, het veranderen van de woning (vernieuwen dak), datum ontvangst 4 augustus 2026 (Z2026-00006909)</meta:user-defined>
    <meta:user-defined meta:name="DCTERMS.W3CDTF/DCTERMS.available">2026-08-07</meta:user-defined>
    <meta:user-defined meta:name="DCTERMS.W3CDTF/OVERHEIDop.jaargang">2026</meta:user-defined>
    <meta:user-defined meta:name="OVERHEIDop.publicationIssue">377238</meta:user-defined>
    <meta:user-defined meta:name="OVERHEIDop.GmbID/DC.identifier">gmb-2026-377238</meta:user-defined>
    <meta:user-defined meta:name="OVERHEIDop.versieInformatie"/>
  </office:meta>
</office:document-meta>
</file>