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Geelgorssingel nabij huisnummers 1-7 in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msdelta besloten om de beslistermijn van de aanvraag met zaaknummer Z2026-00003067 voor het kappen van negen bomen (gevaar) op de locatie Geelgorssingel nabij huisnummers 1-7 in Appingedam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72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referentienummer">Rx.Mission zaak Z2026-00003067</meta:user-defined>
    <meta:user-defined meta:name="DCTERMS.abstract">Kennisgeving verlenging beslistermijn voor het kappen van negen bomen (gevaar) op de locatie Geelgorssingel nabij huisnummers 1-7 in Appingedam 5 augustus 2026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verlenging beslistermijn omgevingsvergunning Geelgorssingel nabij huisnummers 1-7 in Apping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234</meta:user-defined>
    <meta:user-defined meta:name="OVERHEIDop.GmbID/DC.identifier">gmb-2026-377234</meta:user-defined>
    <meta:user-defined meta:name="OVERHEIDop.versieInformatie"/>
  </office:meta>
</office:document-meta>
</file>