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POSTITIEF WEIGERINGSBESLUIT OMGEVINGSPLANACTIVITEIT BOUWEN VERGUNNINGSVRIJ BEOORDEELD – UDENHOUTSEWEG 1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 besluit hebben genomen: </text:p>
            <text:p text:style-name="common-al"/>
            <text:p text:style-name="common-al">- Udenhoutseweg 10 Helvoirt, uitbreiden woning, Z26 – 302226</text:p>
            <text:p text:style-name="common-al"/>
            <text:p text:style-name="common-al">De aanvraag is geweigerd op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72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POSTITIEF WEIGERINGSBESLUIT OMGEVINGSPLANACTIVITEIT BOUWEN VERGUNNINGSVRIJ BEOORDEELD – UDENHOUTSEWEG 10 HELVOI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230</meta:user-defined>
    <meta:user-defined meta:name="OVERHEIDop.GmbID/DC.identifier">gmb-2026-377230</meta:user-defined>
    <meta:user-defined meta:name="OVERHEIDop.versieInformatie"/>
  </office:meta>
</office:document-meta>
</file>