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3i849edadd-abbc-47a4-af22-a38af912cb35.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1 juli 2026 heeft het college van burgemeester en wethouders van de gemeente Den Helder een last onder bestuursdwang uitgevoerd door een bootje te verwijderen uit het water van de Bassingracht nabij huisnummer 18 (Steiger B11) te Den Helder. </text:p>
      <text:section text:name="zakelijke-mededeling_id1-3-2" text:style-name="zakelijke-mededeling">
        <text:section text:name="zakelijke-mededeling-tekst_id1-3-2-1" text:style-name="zakelijke-mededeling-tekst">
          <text:section text:name="tekst_id1-3-2-1-1" text:style-name="tekst">
            <text:p text:style-name="common-al">Dit besluit is genomen op grond van artikel 5.25 lid 1 van de Algemene plaatselijke verordening Den Helder 2021.De eigenaar van de boot kan zich binnen 13 weken na bekendmaking van dit besluit melden bij de gemeente Den Helder en onder voldoening van de kosten (voor het uit de gracht takelen en het stallen op de gemeente werf) de boot in ontvangst nemen (melden kan bij:ja.van.veen@denhelder.nl).</text:p>
            <text:p text:style-name="common-al"/>
            <text:p text:style-name="common-al">Indien de eigenaar van de boot zich niet tijdig heeft gemeld bij de gemeente Den Helder, zal het college op basis van artikel 5.30 van de Algemene wet bestuursrecht overgaan tot executieverkoop/vernietiging van de boot.</text:p>
            <text:p text:style-name="common-al"/>
            <text:p text:style-name="common-al">
            <draw:frame><draw:text-box><text:section text:name="plaatje_id1-3-2-1-1-5-1" text:style-name="plaatje">
              <text:p text:style-name="illustratie_id1-3-2-1-1-5-1-1"><draw:frame draw:style-name="illustratie_id1-3-2-1-1-5-1-1" text:anchor-type="paragraph" svg:width="153mm" svg:height="59.56415094339623mm"><draw:image xlink:href="Pictures/Afbeelding3i849edadd-abbc-47a4-af22-a38af912cb35.png" xlink:type="simple"/></draw:frame></text:p>
            </text:section></draw:text-box></draw:frame>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5-1-1" style:parent-style-name="Standard">
      <style:paragraph-properties style:line-spacing="0mm" style:text-autospace="none" ofo:line-height="0.001cm"/>
    </style:style>
    <style:style style:family="graphic" style:name="illustratie_id1-3-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7722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2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2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n Helder</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Openbare orde en veiligheid | Organisatie en beleid</meta:user-defined>
    <meta:user-defined meta:name="OVERHEIDop.Rubriek/DC.type">andere beschikking</meta:user-defined>
    <dc:language>nl</dc:language>
    <meta:user-defined meta:name="OVERHEIDop.locatietype/OVERHEIDop.gebiedsmarkering">Adres</meta:user-defined>
    <meta:user-defined meta:name="DC.title">Op 1 juli 2026 heeft het college van burgemeester en wethouders van de gemeente Den Helder een last onder bestuursdwang uitgevoerd door een bootje te verwijderen uit het water van de Bassingracht nabij huisnummer 18 (Steiger B11) te Den Helder.</meta:user-defined>
    <meta:user-defined meta:name="DCTERMS.W3CDTF/DCTERMS.available">2026-08-07</meta:user-defined>
    <meta:user-defined meta:name="DCTERMS.W3CDTF/OVERHEIDop.jaargang">2026</meta:user-defined>
    <meta:user-defined meta:name="OVERHEIDop.publicationIssue">377229</meta:user-defined>
    <meta:user-defined meta:name="OVERHEIDop.GmbID/DC.identifier">gmb-2026-377229</meta:user-defined>
    <meta:user-defined meta:name="OVERHEIDop.versieInformatie"/>
  </office:meta>
</office:document-meta>
</file>