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Duinroosstraat 1 in De 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6 BJ) Duinroosstraat 1 in De Koog: zaaknummer 3796886 De nieuwbouw van een hotel (ontvangen op 24 juli 2026): Bouwactiviteit (technisch).</text:p>
            <text:p text:style-name="last-al"> 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7722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2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2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796886</meta:user-defined>
    <dc:language>nl</dc:language>
    <meta:user-defined meta:name="OVERHEIDop.locatietype/OVERHEIDop.gebiedsmarkering">Punt</meta:user-defined>
    <meta:user-defined meta:name="DC.title">Omgevingsvergunning Aangevraagd - Duinroosstraat 1 in De Koo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25</meta:user-defined>
    <meta:user-defined meta:name="OVERHEIDop.GmbID/DC.identifier">gmb-2026-377225</meta:user-defined>
    <meta:user-defined meta:name="OVERHEIDop.versieInformatie"/>
  </office:meta>
</office:document-meta>
</file>