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een woning op de locatie Van Lenneppad 5 te Alblasserdam zaaknummer 9003691825</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realiseren van een dakopbouw op een woning op de locatie Van Lenneppad 5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72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dakopbouw op een woning op de locatie Van Lenneppad 5 te Alblasserdam zaaknummer 9003691825</meta:user-defined>
    <meta:user-defined meta:name="DCTERMS.W3CDTF/DCTERMS.available">2026-08-07</meta:user-defined>
    <meta:user-defined meta:name="DCTERMS.W3CDTF/OVERHEIDop.jaargang">2026</meta:user-defined>
    <meta:user-defined meta:name="OVERHEIDop.publicationIssue">377223</meta:user-defined>
    <meta:user-defined meta:name="OVERHEIDop.GmbID/DC.identifier">gmb-2026-377223</meta:user-defined>
    <meta:user-defined meta:name="OVERHEIDop.versieInformatie"/>
  </office:meta>
</office:document-meta>
</file>