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3 woningen i.h.k.v. de Leegstandwet, van Marumstraat 2 5612PP Eindhoven, van Marumstraat 4 5612PP Eindhoven, van Marumstraat 14 5612P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34 </text:p>
            <text:p text:style-name="common-al"> Omschrijving: verzoek om tijdelijke verhuur van 3 woningen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Marumstraat 2 5612PP Eindhoven</text:p>
              </text:list-item>
              <text:list-item text:style-override="id1-3-2-1-1-5-2">
                <text:number>-</text:number>
                <text:p text:style-name="al"/>
                <text:p text:style-name="al">van Marumstraat 4 5612PP Eindhoven</text:p>
              </text:list-item>
              <text:list-item text:style-override="id1-3-2-1-1-5-3">
                <text:number>-</text:number>
                <text:p text:style-name="al"/>
                <text:p text:style-name="al">van Marumstraat 14 5612PP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34</meta:user-defined>
    <meta:user-defined meta:name="DCTERMS.abstract">verzoek om tijdelijke verhuur van 3 woningen i.h.k.v. de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3 woningen i.h.k.v. de Leegstandwet, van Marumstraat 2 5612PP Eindhoven, van Marumstraat 4 5612PP Eindhoven, van Marumstraat 14 5612PP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19</meta:user-defined>
    <meta:user-defined meta:name="OVERHEIDop.GmbID/DC.identifier">gmb-2026-377219</meta:user-defined>
    <meta:user-defined meta:name="OVERHEIDop.versieInformatie"/>
  </office:meta>
</office:document-meta>
</file>