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aalstraat 64-4 1079E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airco op het dak van de dakkapel in het achterdakvlak</text:p>
            <text:p text:style-name="common-al">Besluit: verleend</text:p>
            <text:p text:style-name="common-al">Besluit verzonden op: 03-08-2026</text:p>
            <text:p text:style-name="common-al">Zaakadres: Waalstraat 64-4 1079EA Amsterdam</text:p>
            <text:p text:style-name="common-al">Zaaknummer: Z2026-021318</text:p>
            <text:p text:style-name="common-al">DSO-nummer: 202605130116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131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21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18</meta:user-defined>
    <meta:user-defined meta:name="DCTERMS.abstract">plaatsen van een airco op het dak van de dakkapel in het achterdakvl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aalstraat 64-4 1079EA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11</meta:user-defined>
    <meta:user-defined meta:name="OVERHEIDop.GmbID/DC.identifier">gmb-2026-377211</meta:user-defined>
    <meta:user-defined meta:name="OVERHEIDop.versieInformatie"/>
  </office:meta>
</office:document-meta>
</file>