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Azaleastraat 82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Hillegersberg-Schiebroek</text:p>
            <text:p text:style-name="common-al">Adres: Azaleastraat 82B</text:p>
            <text:p text:style-name="common-al">Postcode: 3051 TJ</text:p>
            <text:p text:style-name="common-al">Activiteit: vergunning kamerverhuur aan 10 personen </text:p>
            <text:p text:style-name="common-al">Verzenddatum besluit: 4 augustus 2026</text:p>
            <text:p text:style-name="common-al">Zaaknummer: 435933-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2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Azaleastraat 82B</meta:user-defined>
    <meta:user-defined meta:name="DCTERMS.W3CDTF/DCTERMS.available">2026-08-07</meta:user-defined>
    <meta:user-defined meta:name="DCTERMS.W3CDTF/OVERHEIDop.jaargang">2026</meta:user-defined>
    <meta:user-defined meta:name="OVERHEIDop.publicationIssue">377205</meta:user-defined>
    <meta:user-defined meta:name="OVERHEIDop.GmbID/DC.identifier">gmb-2026-377205</meta:user-defined>
    <meta:user-defined meta:name="OVERHEIDop.versieInformatie"/>
  </office:meta>
</office:document-meta>
</file>