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Kiltunnelweg e.o. te 's- Gravendeel zaaknummer 9003694426</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toepassen van grond of baggerspecie op of in de landbodem op de locatie Kiltunnelweg e.o. te 's- Gravendeel.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72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Kiltunnelweg e.o. te 's- Gravendeel zaaknummer 9003694426</meta:user-defined>
    <meta:user-defined meta:name="DCTERMS.W3CDTF/DCTERMS.available">2026-08-07</meta:user-defined>
    <meta:user-defined meta:name="DCTERMS.W3CDTF/OVERHEIDop.jaargang">2026</meta:user-defined>
    <meta:user-defined meta:name="OVERHEIDop.publicationIssue">377204</meta:user-defined>
    <meta:user-defined meta:name="OVERHEIDop.GmbID/DC.identifier">gmb-2026-377204</meta:user-defined>
    <meta:user-defined meta:name="OVERHEIDop.versieInformatie"/>
  </office:meta>
</office:document-meta>
</file>