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wijzigen van de kapconstructie en het vergroten van de dakkapel, Parkweg 190, 2271 BE Voorburg - kenmerk 2406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wijzigen van de kapconstructie en het vergroten van de dakkapel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  <text:list-item text:style-override="id1-3-2-1-1-5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5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71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06750</meta:user-defined>
    <dc:language>nl</dc:language>
    <meta:user-defined meta:name="OVERHEIDop.locatietype/OVERHEIDop.gebiedsmarkering">Punt</meta:user-defined>
    <meta:user-defined meta:name="DC.title">Omgevingsvergunning verleend voor het wijzigen van de kapconstructie en het vergroten van de dakkapel, Parkweg 190, 2271 BE Voorburg - kenmerk 240675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94</meta:user-defined>
    <meta:user-defined meta:name="OVERHEIDop.GmbID/DC.identifier">gmb-2026-377194</meta:user-defined>
    <meta:user-defined meta:name="OVERHEIDop.versieInformatie"/>
  </office:meta>
</office:document-meta>
</file>