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Kaliumweg 2, 3812 PT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bouwen van een bijgebouw, een overkapping en het plaatsen van een EOS op het perceel Kaliumweg 2, 3812 PT Amersfoort</text:span>
          </text:p>
            <text:p text:style-name="common-al">De vergunning is aangevraagd voor het bouwen van een bijgebouw, een overkapping en het plaatsen van een EOS op het perceel Kaliumweg 2, 3812 PT Amersfoort, met kenmerk CLZ-00037568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718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8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8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37568</meta:user-defined>
    <dc:language>nl</dc:language>
    <meta:user-defined meta:name="OVERHEIDop.locatietype/OVERHEIDop.gebiedsmarkering">Punt</meta:user-defined>
    <meta:user-defined meta:name="DC.title">Amersfoort - Publicatie beslistermijn verlengen Kaliumweg 2, 3812 PT Amersfoor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80</meta:user-defined>
    <meta:user-defined meta:name="OVERHEIDop.GmbID/DC.identifier">gmb-2026-377180</meta:user-defined>
    <meta:user-defined meta:name="OVERHEIDop.versieInformatie"/>
  </office:meta>
</office:document-meta>
</file>