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Zaltbommel - melding klein evenement voor de opening van het carnavalsseizo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melding voor een klein evenement (artikel 2:25, lid 3, van de APV):</text:p>
            <text:p text:style-name="common-al"/>
            <text:p text:style-name="common-al">Klein evenement: Opening carnavalsseizoen Mispelgat 2026/2027</text:p>
            <text:p text:style-name="common-al">Locatie: Waterstraat te Zaltbommel </text:p>
            <text:p text:style-name="common-al">Datum: 7 november 2026</text:p>
            <text:p text:style-name="common-al">Zaaknummer: 1598190</text:p>
            <text:p text:style-name="common-al"/>
            <text:p text:style-name="common-al">
            <text:span text:style-name="nadrukvet">Melding inzien of vragen?</text:span>
          </text:p>
            <text:p text:style-name="last-al">Neem hiervoor contact op met team Veiligheid via het algemene telefoonnummer 14 0418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771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Burgemeester van Zaltbommel - melding klein evenement voor de opening van het carnavalsseizoen ontvangen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73</meta:user-defined>
    <meta:user-defined meta:name="OVERHEIDop.GmbID/DC.identifier">gmb-2026-377173</meta:user-defined>
    <meta:user-defined meta:name="OVERHEIDop.versieInformatie"/>
  </office:meta>
</office:document-meta>
</file>