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, melding Besluit activiteiten leefomgeving, Science Park Eindhoven 5080​ te Son en Breu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n en Breugel maakt bekend dat er een melding ingevolge het Besluit activiteiten leefomgeving (Bal) is ontvangen.</text:p>
            <text:p text:style-name="common-al">Bedrijf: MicroSure B.V.</text:p>
            <text:p text:style-name="common-al">Locatie: Science Park Eindhoven 5080​ te Son en Breugel</text:p>
            <text:p text:style-name="common-al">Activiteit: Het exploiteren van een laboratorium voor de productie van chirurgische robotsVoor: Het starten van een milieubelastende activiteit (MBA)Datum melding: 4 mei 2026DSO-verzoeknummer: 2026050401636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8146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771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n en Breug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8146</meta:user-defined>
    <dc:language>nl</dc:language>
    <meta:user-defined meta:name="OVERHEIDop.locatietype/OVERHEIDop.gebiedsmarkering">Adres</meta:user-defined>
    <meta:user-defined meta:name="DC.title">Gemeente Son en Breugel, melding Besluit activiteiten leefomgeving, Science Park Eindhoven 5080​ te Son en Breug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71</meta:user-defined>
    <meta:user-defined meta:name="OVERHEIDop.GmbID/DC.identifier">gmb-2026-377171</meta:user-defined>
    <meta:user-defined meta:name="OVERHEIDop.versieInformatie"/>
  </office:meta>
</office:document-meta>
</file>