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Burgemeester Serrarisstraat 63 5591EE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op 04-08-2026 een aanvraag omgevingsvergunning ontvangen.</text:p>
            <text:p text:style-name="common-al">Het betreft een aanvraag op locatie Burgemeester Serrarisstraat 63 5591EE Heeze met omschrijving Aanvraag OV kappen bomen en zaaknummer <text:span text:style-name="nadrukvet">509997</text:span>.</text:p>
            <text:p text:style-name="common-al">De zaak is geregistreerd onder nummer 509997 en is aangevraagd voor de volgende onderdelen: Vellen van houtopstand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7716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6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6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09997</meta:user-defined>
    <meta:user-defined meta:name="DCTERMS.abstract">Aanvraag OV kappen bomen Burgemeester Serrarisstraat 63 Heeze</meta:user-defined>
    <dc:language>nl</dc:language>
    <meta:user-defined meta:name="OVERHEIDop.locatietype/OVERHEIDop.gebiedsmarkering">Vlak</meta:user-defined>
    <meta:user-defined meta:name="DC.title">Ingediende aanvraag omgevingsvergunning Burgemeester Serrarisstraat 63 5591EE Heez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69</meta:user-defined>
    <meta:user-defined meta:name="OVERHEIDop.GmbID/DC.identifier">gmb-2026-377169</meta:user-defined>
    <meta:user-defined meta:name="OVERHEIDop.versieInformatie"/>
  </office:meta>
</office:document-meta>
</file>