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4 woningen i.h.k.v. Leegstandwet, de Sitterstraat 14 5612PM Eindhoven, de Sitterstraat 44 5612PM Eindhoven, de Sitterstraat 60 5612PN Eindhoven, de Sitterstraat 78 5612P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25 </text:p>
            <text:p text:style-name="common-al"> Omschrijving: verzoek om tijdelijke verhuur van de 4 woningen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 Sitterstraat 14 5612PM Eindhoven</text:p>
              </text:list-item>
              <text:list-item text:style-override="id1-3-2-1-1-5-2">
                <text:number>-</text:number>
                <text:p text:style-name="al"/>
                <text:p text:style-name="al">de Sitterstraat 44 5612PM Eindhoven</text:p>
              </text:list-item>
              <text:list-item text:style-override="id1-3-2-1-1-5-3">
                <text:number>-</text:number>
                <text:p text:style-name="al"/>
                <text:p text:style-name="al">de Sitterstraat 60 5612PN Eindhoven</text:p>
              </text:list-item>
              <text:list-item text:style-override="id1-3-2-1-1-5-4">
                <text:number>-</text:number>
                <text:p text:style-name="al"/>
                <text:p text:style-name="al">de Sitterstraat 78 5612PN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16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25</meta:user-defined>
    <meta:user-defined meta:name="DCTERMS.abstract">verzoek om tijdelijke verhuur van de 4 woningen i.h.k.v.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verzoek om tijdelijke verhuur van de 4 woningen i.h.k.v. Leegstandwet, de Sitterstraat 14 5612PM Eindhoven, de Sitterstraat 44 5612PM Eindhoven, de Sitterstraat 60 5612PN Eindhoven, de Sitterstraat 78 5612PN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66</meta:user-defined>
    <meta:user-defined meta:name="OVERHEIDop.GmbID/DC.identifier">gmb-2026-377166</meta:user-defined>
    <meta:user-defined meta:name="OVERHEIDop.versieInformatie"/>
  </office:meta>
</office:document-meta>
</file>