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realiseren uitbouw aan achterzijde, enkelzijdige nokverhogende dakkapel aan achterzijde en dakkapel voorzijde, Rozenweg 29 Zwolle [Zaaknummer 0193ESUITE12254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1-06-2026</text:p>
            <text:p text:style-name="common-al">
            <text:span text:style-name="nadrukvet">Locatie:</text:span> Rozenweg 29 8042CV Zwolle</text:p>
            <text:p text:style-name="common-al">
            <text:span text:style-name="nadrukvet">Zaakomschrijving:</text:span> het realiseren van een uitbouw aan de achterzijde, een enkelzijdige nokverhogende dakkapel aan de achterzijde en een dakkapel aan de voorzijde</text:p>
            <text:p text:style-name="common-al">
            <text:span text:style-name="nadrukvet">Zaaknummer:</text:span> 0193ESUITE122543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22543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2254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715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225432026</meta:user-defined>
    <meta:user-defined meta:name="DCTERMS.abstract">het realiseren van een uitbouw aan de achterzijde, een enkelzijdige nokverhogende dakkapel aan de achterzijde en een dakkapel aan de voorzijde</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realiseren uitbouw aan achterzijde, enkelzijdige nokverhogende dakkapel aan achterzijde en dakkapel voorzijde, Rozenweg 29 Zwolle [Zaaknummer 0193ESUITE1225432026]</meta:user-defined>
    <meta:user-defined meta:name="DCTERMS.W3CDTF/DCTERMS.available">2026-08-07</meta:user-defined>
    <meta:user-defined meta:name="DCTERMS.W3CDTF/OVERHEIDop.jaargang">2026</meta:user-defined>
    <meta:user-defined meta:name="OVERHEIDop.publicationIssue">377155</meta:user-defined>
    <meta:user-defined meta:name="OVERHEIDop.GmbID/DC.identifier">gmb-2026-377155</meta:user-defined>
    <meta:user-defined meta:name="OVERHEIDop.versieInformatie"/>
  </office:meta>
</office:document-meta>
</file>