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plaatsen van kantoorunits, Declarantenweg 29A, 5915PH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Declarantenweg 29A, 5915PH Venlo</text:span>
          </text:p>
            <text:p text:style-name="common-al">Voor plaatsen van kantoorunits</text:p>
            <text:p text:style-name="common-al">Ontvangen op 1 augustus 2026</text:p>
            <text:p text:style-name="common-al">Kenmerk Z2026-04012</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714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4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4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12</meta:user-defined>
    <meta:user-defined meta:name="DCTERMS.abstract">Betreft: Aanvraag op locatie Declarantenweg 29A, 5915PH Venlo</meta:user-defined>
    <dc:language>nl</dc:language>
    <meta:user-defined meta:name="OVERHEIDop.locatietype/OVERHEIDop.gebiedsmarkering">Vlak</meta:user-defined>
    <meta:user-defined meta:name="DC.title">Aanvraag vergunning voor plaatsen van kantoorunits, Declarantenweg 29A, 5915PH Venlo</meta:user-defined>
    <meta:user-defined meta:name="DCTERMS.W3CDTF/DCTERMS.available">2026-08-07</meta:user-defined>
    <meta:user-defined meta:name="DCTERMS.W3CDTF/OVERHEIDop.jaargang">2026</meta:user-defined>
    <meta:user-defined meta:name="OVERHEIDop.publicationIssue">377149</meta:user-defined>
    <meta:user-defined meta:name="OVERHEIDop.GmbID/DC.identifier">gmb-2026-377149</meta:user-defined>
    <meta:user-defined meta:name="OVERHEIDop.versieInformatie"/>
  </office:meta>
</office:document-meta>
</file>