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ramatweg 88-H 1095K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de zolderverdieping door een dakopbouw met balkon tot één zelfstandige woning</text:p>
            <text:p text:style-name="common-al">Besluit: verleend</text:p>
            <text:p text:style-name="common-al">Besluit verzonden op: 04-08-2026</text:p>
            <text:p text:style-name="common-al">Zaakadres: Kramatweg 88-H 1095KC Amsterdam</text:p>
            <text:p text:style-name="common-al">Zaaknummer: Z2026-018979</text:p>
            <text:p text:style-name="common-al">DSO-nummer: 202604290121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8979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14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979</meta:user-defined>
    <meta:user-defined meta:name="DCTERMS.abstract">veranderen en vergroten van de zolderverdieping door een dakopbouw met balkon tot één zelfstandig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ramatweg 88-H 1095KC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45</meta:user-defined>
    <meta:user-defined meta:name="OVERHEIDop.GmbID/DC.identifier">gmb-2026-377145</meta:user-defined>
    <meta:user-defined meta:name="OVERHEIDop.versieInformatie"/>
  </office:meta>
</office:document-meta>
</file>