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oor het verbouwen en renoveren van een woonhuis en gebruik van een bestaand bijbehorend bouwwerk als pré-mantelzorgwoning aan De Ruttestraat 6 5534AP Neter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op 05-08-2026 besloten om de beslistermijn voor de aanvraag omgevingsvergunning voor het verbouwen en renoveren van een woonhuis en gebruik van een bestaand bijbehorend bouwwerk als pré-mantelzorgwoning aan De Ruttestraat 6 5534AP Netersel met maximaal zes weken te verlengen. Het kenmerk van de gemeente voor deze zaak is ZBLA2026-001042.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U kunt nu nog niet reageren. Tegen het verlengen van de beslistermijn kunt u geen bezwaarschrift of zienswijze indien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Vul dan het contactformulier in op de website https://www.bladel.nl/bouwplannen-en-bouwtekeningen-bekijken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7714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042</meta:user-defined>
    <meta:user-defined meta:name="DCTERMS.abstract">verbouwen en renoveren van een woonhuis en gebruik van een bestaand bijbehorend bouwwerk als pré-mantelzorgwoning</meta:user-defined>
    <dc:language>nl</dc:language>
    <meta:user-defined meta:name="OVERHEIDop.locatietype/OVERHEIDop.gebiedsmarkering">Vlak</meta:user-defined>
    <meta:user-defined meta:name="DC.title">Verlengen beslistermijn voor het verbouwen en renoveren van een woonhuis en gebruik van een bestaand bijbehorend bouwwerk als pré-mantelzorgwoning aan De Ruttestraat 6 5534AP Neters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44</meta:user-defined>
    <meta:user-defined meta:name="OVERHEIDop.GmbID/DC.identifier">gmb-2026-377144</meta:user-defined>
    <meta:user-defined meta:name="OVERHEIDop.versieInformatie"/>
  </office:meta>
</office:document-meta>
</file>