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Leeghwaterdag 2026 op 30 augustus 2026, Noordervaart 2, 1636 VL Schermer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Noordervaart 2, 1636 VL Schermerhorn<text:span text:style-name="nadrukvet">; </text:span>het organiseren van Leeghwaterdag 2026 op 30 augustus 2026</text:p>
            <text:p text:style-name="common-al">
            
          </text:p>
            <text:p text:style-name="common-al">Datum ontvangst: 16-06-2026</text:p>
            <text:p text:style-name="common-al">Zaaknummer: 00001387049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1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7049</meta:user-defined>
    <meta:user-defined meta:name="DCTERMS.abstract">het organiseren van Leeghwaterdag</meta:user-defined>
    <dc:language>nl</dc:language>
    <meta:user-defined meta:name="OVERHEIDop.locatietype/OVERHEIDop.gebiedsmarkering">Punt</meta:user-defined>
    <meta:user-defined meta:name="DC.title">Algemene plaatselijke verordening Verleend: Evenementenvergunning, het organiseren van Leeghwaterdag 2026 op 30 augustus 2026, Noordervaart 2, 1636 VL Schermerh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39</meta:user-defined>
    <meta:user-defined meta:name="OVERHEIDop.GmbID/DC.identifier">gmb-2026-377139</meta:user-defined>
    <meta:user-defined meta:name="OVERHEIDop.versieInformatie"/>
  </office:meta>
</office:document-meta>
</file>