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uitbreiding 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0555 </text:p>
            <text:p text:style-name="common-al"> Omschrijving: uitbreiding dakterra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Gerardusplein 20A 5644NG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0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055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1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0555</meta:user-defined>
    <meta:user-defined meta:name="DCTERMS.abstract">uitbreiding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uitbreiding dakterras</meta:user-defined>
    <meta:user-defined meta:name="OVERHEIDop.datumEindeReactietermijn">2026-09-17</meta:user-defined>
    <meta:user-defined meta:name="OVERHEIDop.terinzageleggingBG">https://publicaties.eindhoven.nl/dossier/EHV-ZP2026-000555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36</meta:user-defined>
    <meta:user-defined meta:name="OVERHEIDop.GmbID/DC.identifier">gmb-2026-377136</meta:user-defined>
    <meta:user-defined meta:name="OVERHEIDop.versieInformatie"/>
  </office:meta>
</office:document-meta>
</file>