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Schor 20, 9933DA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gemeente Eemsdelta een aanvraag ontvangen voor het realiseren van een uitweg op de locatie Schor 20, 9933DA Delfzijl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1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999</meta:user-defined>
    <meta:user-defined meta:name="DCTERMS.abstract">3 augustus 2026 voor het realiseren van een uitweg op de locatie Schor 20, 9933DA Delfzijl.</meta:user-defined>
    <dc:language>nl</dc:language>
    <meta:user-defined meta:name="OVERHEIDop.locatietype/OVERHEIDop.gebiedsmarkering">Vlak</meta:user-defined>
    <meta:user-defined meta:name="DC.title">Kennisgeving ontvangst aanvraag omgevingsvergunning Schor 20, 9933DA Delfzij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133</meta:user-defined>
    <meta:user-defined meta:name="OVERHEIDop.GmbID/DC.identifier">gmb-2026-377133</meta:user-defined>
    <meta:user-defined meta:name="OVERHEIDop.versieInformatie"/>
  </office:meta>
</office:document-meta>
</file>