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Onderdendamsterweg 8, 9991TB Middelst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augustus 2026 heeft de gemeente Eemsdelta een aanvraag ontvangen voor het bouwkundig versterken van het pand op de locatie Onderdendamsterweg 8, 9991TB Middelstum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7712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2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2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010</meta:user-defined>
    <meta:user-defined meta:name="DCTERMS.abstract">4 augustus 2026 voor het bouwkundig versterken van het pand op de locatie Onderdendamsterweg 8, 9991TB Middelstum.</meta:user-defined>
    <dc:language>nl</dc:language>
    <meta:user-defined meta:name="OVERHEIDop.locatietype/OVERHEIDop.gebiedsmarkering">Vlak</meta:user-defined>
    <meta:user-defined meta:name="DC.title">Kennisgeving ontvangst aanvraag omgevingsvergunning Onderdendamsterweg 8, 9991TB Middelstu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7128</meta:user-defined>
    <meta:user-defined meta:name="OVERHEIDop.GmbID/DC.identifier">gmb-2026-377128</meta:user-defined>
    <meta:user-defined meta:name="OVERHEIDop.versieInformatie"/>
  </office:meta>
</office:document-meta>
</file>