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Claude Debussylaan 2A, Amsterdam - Plaatsen airco-unit terras - Urban Gym Group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plaatsen van een airco-unit op het terras</text:p>
            <text:p text:style-name="common-al">Aanvrager: Urban Gym Group B.V.</text:p>
            <text:p text:style-name="common-al">Zaaknummer: OD2026-0048925</text:p>
            <text:p text:style-name="common-al">DSO nummer: 2026072801465</text:p>
            <text:p text:style-name="common-al">Ontvangstdatum aanvraag: 28-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12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2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2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925</meta:user-defined>
    <meta:user-defined meta:name="DCTERMS.abstract">het plaatsen van een airco-unit op het terras</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Claude Debussylaan 2A, Amsterdam - Plaatsen airco-unit terras - Urban Gym Group B.V.</meta:user-defined>
    <meta:user-defined meta:name="DCTERMS.W3CDTF/DCTERMS.available">2026-08-07</meta:user-defined>
    <meta:user-defined meta:name="DCTERMS.W3CDTF/OVERHEIDop.jaargang">2026</meta:user-defined>
    <meta:user-defined meta:name="OVERHEIDop.publicationIssue">377126</meta:user-defined>
    <meta:user-defined meta:name="OVERHEIDop.GmbID/DC.identifier">gmb-2026-377126</meta:user-defined>
    <meta:user-defined meta:name="OVERHEIDop.versieInformatie"/>
  </office:meta>
</office:document-meta>
</file>