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dakkapel aan de voorgevel op de locatie Korte Scheidingsweg 50 te Dordrecht zaaknummer 9003663812</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plaatsen van een dakkapel aan de voorgevel op de locatie Korte Scheidingsweg 50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5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712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12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plaatsen van een dakkapel aan de voorgevel op de locatie Korte Scheidingsweg 50 te Dordrecht zaaknummer 9003663812</meta:user-defined>
    <meta:user-defined meta:name="DCTERMS.W3CDTF/DCTERMS.available">2026-08-07</meta:user-defined>
    <meta:user-defined meta:name="DCTERMS.W3CDTF/OVERHEIDop.jaargang">2026</meta:user-defined>
    <meta:user-defined meta:name="OVERHEIDop.publicationIssue">377120</meta:user-defined>
    <meta:user-defined meta:name="OVERHEIDop.GmbID/DC.identifier">gmb-2026-377120</meta:user-defined>
    <meta:user-defined meta:name="OVERHEIDop.versieInformatie"/>
  </office:meta>
</office:document-meta>
</file>