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Eerste Van der Helststraat 58-3 1072NX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bouwkundig splitsen van de woning ter hoogte van de derde- en vierde verdieping in twee zelfstandige woningen</text:p>
            <text:p text:style-name="common-al">Besluit: verleend</text:p>
            <text:p text:style-name="common-al">Besluit verzonden op: 03-08-2026</text:p>
            <text:p text:style-name="common-al">Zaakadres: Eerste Van der Helststraat 58-3 1072NX Amsterdam</text:p>
            <text:p text:style-name="common-al">Zaaknummer: Z2026-022637</text:p>
            <text:p text:style-name="common-al">DSO-nummer: 2026052201656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administratie.sdz@amsterdam.nl?Subject=Dossiernummer Z2026-022637" xlink:type="simple">vth.administratie.sdz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3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7118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11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11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2637</meta:user-defined>
    <meta:user-defined meta:name="DCTERMS.abstract">het bouwkundig splitsen van de woning ter hoogte van de derde- en vierde verdieping in twee zelfstandige woninge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Eerste Van der Helststraat 58-3 1072NX Amsterda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118</meta:user-defined>
    <meta:user-defined meta:name="OVERHEIDop.GmbID/DC.identifier">gmb-2026-377118</meta:user-defined>
    <meta:user-defined meta:name="OVERHEIDop.versieInformatie"/>
  </office:meta>
</office:document-meta>
</file>