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ss - Melding Besluit activiteiten leefomgeving (Bal) - De Hammen 8 Ravenstei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Oss delen mee dat zij de volgende melding hebben ontvangen:</text:p>
            <text:p text:style-name="common-al">Voor: Het in werking hebben van een stookinstallatie met een thermisch ingangsvermogen van meer dan 100 kW</text:p>
            <text:p text:style-name="common-al">Locatie: De Hammen 8, 5371 MK Ravenstein</text:p>
            <text:p text:style-name="common-al">DSO-kenmerk: 2026052701101</text:p>
            <text:p text:style-name="common-al">Zaaknummer: Z/510345</text:p>
            <text:p text:style-name="common-al">Datum ontvangen: 27 mei 2026</text:p>
            <text:p text:style-name="common-al">Tegen deze melding kan geen bezwaar worden gemaakt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77116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11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11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Os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10345</meta:user-defined>
    <dc:language>nl</dc:language>
    <meta:user-defined meta:name="OVERHEIDop.locatietype/OVERHEIDop.gebiedsmarkering">Adres</meta:user-defined>
    <meta:user-defined meta:name="DC.title">Gemeente Oss - Melding Besluit activiteiten leefomgeving (Bal) - De Hammen 8 Ravenstei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116</meta:user-defined>
    <meta:user-defined meta:name="OVERHEIDop.GmbID/DC.identifier">gmb-2026-377116</meta:user-defined>
    <meta:user-defined meta:name="OVERHEIDop.versieInformatie"/>
  </office:meta>
</office:document-meta>
</file>