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bijgebouw A.V.H.  , Scholtenhagenweg 39</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4 augustus 2026 een (ontwerp)besluit genomen op de aanvraag met zaaknummer Z2026-00001008. 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bouwen van een bijgebouw A.V.H.  .</text:p>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711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08</meta:user-defined>
    <meta:user-defined meta:name="DCTERMS.abstract">Betreft:  Besluit op locatie Scholtenhagenweg 39</meta:user-defined>
    <dc:language>nl</dc:language>
    <meta:user-defined meta:name="DC.title">Toestemming voor het bouwen van een bijgebouw A.V.H.  , Scholtenhagenweg 39</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25</meta:user-defined>
    <meta:user-defined meta:name="OVERHEIDop.publicationIssue">377115</meta:user-defined>
    <meta:user-defined meta:name="OVERHEIDop.GmbID/DC.identifier">gmb-2026-377115</meta:user-defined>
    <meta:user-defined meta:name="OVERHEIDop.versieInformatie"/>
  </office:meta>
</office:document-meta>
</file>