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wijderen van een dragende binnenmuur, aan Beukemastraat 46, 9601BN Hooge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4 augustus 2026 de volgende aanvraag voor een Omgevingsvergunning, hebben ontvangen:</text:p>
            <text:p text:style-name="common-al">Beukemastraat 46, 9601BN Hoogezand, voor het verwijderen van een dragende binnenmuur,</text:p>
            <text:p text:style-name="common-al">De aanvraag is geregistreerd onder kenmerk Z2026-002078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7710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0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0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078</meta:user-defined>
    <meta:user-defined meta:name="DCTERMS.abstract">Betreft: Aanvraag op locatie Beukemastraat 46, 9601BN Hoogezand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voor het verwijderen van een dragende binnenmuur, aan Beukemastraat 46, 9601BN Hoogeza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07</meta:user-defined>
    <meta:user-defined meta:name="OVERHEIDop.GmbID/DC.identifier">gmb-2026-377107</meta:user-defined>
    <meta:user-defined meta:name="OVERHEIDop.versieInformatie"/>
  </office:meta>
</office:document-meta>
</file>