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zigen van de aanbouw (wijziging op verleende vergunning), Markt 7, 7481HS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4 augustus 2026 een besluit genomen op de aanvraag met zaaknummer Z2026-00000801 voor een Omgevingsvergunning voor het wijzigen van de aanbouw (wijziging op verleende vergunning) op de locatie Markt 7, 7481HS Haaksbergen.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Bouwactiviteit (technisch)</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71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01</meta:user-defined>
    <meta:user-defined meta:name="DCTERMS.abstract">Betreft:  Besluit op locatie Markt 7, 7481HS Haaksberg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Toestemming voor het wijzigen van de aanbouw (wijziging op verleende vergunning), Markt 7, 7481HS Haaksbergen</meta:user-defined>
    <meta:user-defined meta:name="DCTERMS.W3CDTF/DCTERMS.available">2026-08-07</meta:user-defined>
    <meta:user-defined meta:name="DCTERMS.W3CDTF/OVERHEIDop.jaargang">2026</meta:user-defined>
    <meta:user-defined meta:name="OVERHEIDop.publicationIssue">377104</meta:user-defined>
    <meta:user-defined meta:name="OVERHEIDop.GmbID/DC.identifier">gmb-2026-377104</meta:user-defined>
    <meta:user-defined meta:name="OVERHEIDop.versieInformatie"/>
  </office:meta>
</office:document-meta>
</file>