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achter de carport van Jonkvrouwlaan 12 (parkeerplaats op het Valkeniershof) in Sassenheim, Z2026-000023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7 augustus 2026</text:p>
            <text:p text:style-name="common-al">Einddatum tot en met: 30 september 2026</text:p>
            <text:p text:style-name="common-al">
            <text:span text:style-name="nadrukcur">Datum besluit: </text:span>5 augustus 2026</text:p>
            <text:p text:style-name="common-al">
            <text:span text:style-name="nadrukcur">Uiterlijke reactiedatum: </text:span>16 september 2026</text:p>
            <text:p text:style-name="common-al">Kenmerk besluit: Z2026-0000230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710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06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achter de carport van Jonkvrouwlaan 12 (parkeerplaats op het Valkeniershof) in Sassenheim, Z2026-0000230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02</meta:user-defined>
    <meta:user-defined meta:name="OVERHEIDop.GmbID/DC.identifier">gmb-2026-377102</meta:user-defined>
    <meta:user-defined meta:name="OVERHEIDop.versieInformatie"/>
  </office:meta>
</office:document-meta>
</file>