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. Schaepmanstraat41 t/m 53, Jacob van Maerlantstraat 2 t/m 34 en  Joost van Vondelstraat 44A t/m 44D. Aanvraag omgevingsvergunning: het verduurzamen van 28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614</text:span>
          </text:p>
            <text:p text:style-name="common-al">
            <text:span text:style-name="nadrukvet">Adres : Dr. Schaepmanstraat41 t/m 53, Jacob van Maerlantstraat 2 t/m 34 en  Joost van Vondelstraat 44A t/m 44D</text:span>
          </text:p>
            <text:p text:style-name="common-al">
            <text:span text:style-name="nadrukvet">Activiteit : het verduurzamen van 28 woningen</text:span>
          </text:p>
            <text:p text:style-name="common-al">
            <text:span text:style-name="nadrukvet">Datum ontvangst : 30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710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614</meta:user-defined>
    <meta:user-defined meta:name="DCTERMS.abstract">Betreft: aanvraag op locatie Dr. Schaepmanstraat41 t/m 53, Jacob van Maerlantstraat 2 t/m 34 en  Joost van Vondelstraat 44A t/m 44D</meta:user-defined>
    <dc:language>nl</dc:language>
    <meta:user-defined meta:name="OVERHEIDop.locatietype/OVERHEIDop.gebiedsmarkering">Vlak</meta:user-defined>
    <meta:user-defined meta:name="DC.title">Dr. Schaepmanstraat41 t/m 53, Jacob van Maerlantstraat 2 t/m 34 en  Joost van Vondelstraat 44A t/m 44D. Aanvraag omgevingsvergunning: het verduurzamen van 28 wonin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01</meta:user-defined>
    <meta:user-defined meta:name="OVERHEIDop.GmbID/DC.identifier">gmb-2026-377101</meta:user-defined>
    <meta:user-defined meta:name="OVERHEIDop.versieInformatie"/>
  </office:meta>
</office:document-meta>
</file>