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opslaan grond en baggerspecie - Nabij William Boothlaan 89 Amstelveen , 2 meter richting wes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opslaan grond en baggerspecie</text:p>
            <text:p text:style-name="common-al">Aanvrager: Van Baarsen Buisleidingen B.V.</text:p>
            <text:p text:style-name="common-al">Zaaknummer: OD2026-0050021</text:p>
            <text:p text:style-name="common-al">DSO nummer: 2026080400569</text:p>
            <text:p text:style-name="common-al">Ontvangstdatum melding: 04-08-2026</text:p>
            <text:p text:style-name="common-al">Namens: Gemeente Amstelveen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lveen</text:p>
            </table:table-cell>
            <table:table-cell office:value-type="string" table:style-name="header.C">
              <text:p text:style-name="headerright"><text:span text:style-name="nr">Nr. 377099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099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099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Amstelve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mstelveen</meta:user-defined>
    <meta:user-defined meta:name="OVERHEID.Gemeente/OVERHEID.authority">Amstelveen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50021</meta:user-defined>
    <meta:user-defined meta:name="DCTERMS.abstract">26288 William Boothlaan 136 te Amstelveen 1</meta:user-defined>
    <dc:language>nl</dc:language>
    <meta:user-defined meta:name="OVERHEIDop.locatietype/OVERHEIDop.gebiedsmarkering">Vlak</meta:user-defined>
    <meta:user-defined meta:name="DC.title">Melding opslaan grond en baggerspecie - Nabij William Boothlaan 89 Amstelveen , 2 meter richting westen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099</meta:user-defined>
    <meta:user-defined meta:name="OVERHEIDop.GmbID/DC.identifier">gmb-2026-377099</meta:user-defined>
    <meta:user-defined meta:name="OVERHEIDop.versieInformatie"/>
  </office:meta>
</office:document-meta>
</file>