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nthonius de Bruijnhof 12 3151ME Hoek van Hol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6473</text:span><text:span text:style-name="nadrukvet">/2026051400248</text:span>, heeft verleend voor de Bouwactiviteit (omgevingsplan), Bouwactiviteit (technisch). <text:span text:style-name="nadrukcur">(Grondslag: Omgevingswet, artikel 5.1)</text:span></text:p>
            <text:p text:style-name="common-al">De aanvraag betreft het realiseren van een dakterras op de locatie Anthonius de Bruijnhof 12 3151ME Hoek van Holland.</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0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73</meta:user-defined>
    <meta:user-defined meta:name="DCTERMS.abstract">het realiseren van een dakterras</meta:user-defined>
    <dc:language>nl</dc:language>
    <meta:user-defined meta:name="DC.title">Verleende omgevingsvergunning, Anthonius de Bruijnhof 12 3151ME Hoek van Holland</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20</meta:user-defined>
    <meta:user-defined meta:name="OVERHEIDop.publicationIssue">377098</meta:user-defined>
    <meta:user-defined meta:name="OVERHEIDop.GmbID/DC.identifier">gmb-2026-377098</meta:user-defined>
    <meta:user-defined meta:name="OVERHEIDop.versieInformatie"/>
  </office:meta>
</office:document-meta>
</file>