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– Taylorweg 5, 5466 AE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in het kader van de Omgevingswet de volgende aanvraag voor een omgevingsvergunning hebben ontvangen:</text:p>
            <text:p text:style-name="common-al">Voor: thermisch energie opslagsysteem  </text:p>
            <text:p text:style-name="common-al">Locatie: Taylorweg 5, 5466 AE te Veghel	 </text:p>
            <text:p text:style-name="common-al">Zaaknummer: Z/512187</text:p>
            <text:p text:style-name="common-al">Datum ontvangen: 04-08-2026	</text:p>
            <text:p text:style-name="last-al">Op een aangevraagde omgevingsvergunning kunt u in deze fase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7709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9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18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 – Taylorweg 5, 5466 AE Veghe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97</meta:user-defined>
    <meta:user-defined meta:name="OVERHEIDop.GmbID/DC.identifier">gmb-2026-377097</meta:user-defined>
    <meta:user-defined meta:name="OVERHEIDop.versieInformatie"/>
  </office:meta>
</office:document-meta>
</file>