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Lagendijk 1 Koog aan de Zaan , 5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Antea Nederland B.V.</text:p>
            <text:p text:style-name="common-al">Zaaknummer: OD2026-0049409</text:p>
            <text:p text:style-name="common-al">DSO nummer: 2026073100325</text:p>
            <text:p text:style-name="common-al">Ontvangstdatum melding: 31-07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709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9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409</meta:user-defined>
    <meta:user-defined meta:name="DCTERMS.abstract">0506101.100 GU Tate &amp; Lyle 1</meta:user-defined>
    <dc:language>nl</dc:language>
    <meta:user-defined meta:name="OVERHEIDop.locatietype/OVERHEIDop.gebiedsmarkering">Vlak</meta:user-defined>
    <meta:user-defined meta:name="DC.title">Melding graven bodem - Nabij Lagendijk 1 Koog aan de Zaan , 54 meter richting noordwes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91</meta:user-defined>
    <meta:user-defined meta:name="OVERHEIDop.GmbID/DC.identifier">gmb-2026-377091</meta:user-defined>
    <meta:user-defined meta:name="OVERHEIDop.versieInformatie"/>
  </office:meta>
</office:document-meta>
</file>