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Starrebosstraat 4, 1951 CE Velsen-Noord, plaatsen dakkapellen 2e verdieping (voor- en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Starrebosstraat 4, 1951 CE Velsen-Noord, plaatsen dakkapellen 2e verdieping (voor- en achte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Noord</text:span>
          </text:p>
            <text:p text:style-name="common-al"/>
            <text:p text:style-name="last-al">Starrebosstraat 4, 1951 CE Velsen-Noord, plaatsen dakkapellen 2e verdieping (voor- en achterkant) (04-08-2026) 045341699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0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9955</meta:user-defined>
    <dc:language>nl</dc:language>
    <meta:user-defined meta:name="OVERHEIDop.locatietype/OVERHEIDop.gebiedsmarkering">Punt</meta:user-defined>
    <meta:user-defined meta:name="DC.title">Ingediende aanvraag omgevingsvergunning Starrebosstraat 4, 1951 CE Velsen-Noord, plaatsen dakkapellen 2e verdieping (voor- en achterkant)</meta:user-defined>
    <meta:user-defined meta:name="DCTERMS.W3CDTF/DCTERMS.available">2026-08-07</meta:user-defined>
    <meta:user-defined meta:name="DCTERMS.W3CDTF/OVERHEIDop.jaargang">2026</meta:user-defined>
    <meta:user-defined meta:name="OVERHEIDop.publicationIssue">377090</meta:user-defined>
    <meta:user-defined meta:name="OVERHEIDop.GmbID/DC.identifier">gmb-2026-377090</meta:user-defined>
    <meta:user-defined meta:name="OVERHEIDop.versieInformatie"/>
  </office:meta>
</office:document-meta>
</file>