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Alexander Boersstraat 3 1071K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MV Beheer B.V.</text:p>
            <text:p text:style-name="common-al">Zaaknummer: OD2026-0048574</text:p>
            <text:p text:style-name="common-al">DSO nummer: 2026072701397</text:p>
            <text:p text:style-name="common-al">Ontvangstdatum melding: 27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8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8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8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8574</meta:user-defined>
    <meta:user-defined meta:name="DCTERMS.abstract">Alexander Boersstraat 3 te Ams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Alexander Boersstraat 3 1071KT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86</meta:user-defined>
    <meta:user-defined meta:name="OVERHEIDop.GmbID/DC.identifier">gmb-2026-377086</meta:user-defined>
    <meta:user-defined meta:name="OVERHEIDop.versieInformatie"/>
  </office:meta>
</office:document-meta>
</file>