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pslaan grond en baggerspecie - Nabij Van Riebeeckhavenweg 5 Amsterdam , 110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opslaan grond en baggerspecie</text:p>
            <text:p text:style-name="common-al">Aanvrager: Mobilis B.V.</text:p>
            <text:p text:style-name="common-al">Zaaknummer: OD2026-0048561</text:p>
            <text:p text:style-name="common-al">DSO nummer: 2026072701294</text:p>
            <text:p text:style-name="common-al">Ontvangstdatum melding: 27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8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561</meta:user-defined>
    <meta:user-defined meta:name="DCTERMS.abstract">Opslaggrond Hemweg</meta:user-defined>
    <dc:language>nl</dc:language>
    <meta:user-defined meta:name="OVERHEIDop.locatietype/OVERHEIDop.gebiedsmarkering">Vlak</meta:user-defined>
    <meta:user-defined meta:name="DC.title">Melding opslaan grond en baggerspecie - Nabij Van Riebeeckhavenweg 5 Amsterdam , 110 meter richting oos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84</meta:user-defined>
    <meta:user-defined meta:name="OVERHEIDop.GmbID/DC.identifier">gmb-2026-377084</meta:user-defined>
    <meta:user-defined meta:name="OVERHEIDop.versieInformatie"/>
  </office:meta>
</office:document-meta>
</file>