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openbare grond opverschillende locatiesvoor het inzamelen van kerst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vergunning verleend voor het gebruik van openbare grond op verschillende locaties in Gouda. Op 06-01-2027 mag de grond worden gebruikt voor inzamelen van kerstbomen 2027</text:p>
            <text:p text:style-name="common-al">De vergunning is verzonden op 05-08-2026/ Het zaaknummer van de vergunning is 1709570.</text:p>
            <text:p text:style-name="common-al">Heeft u vragen of opmerkingen over dit besluit of wilt u deze inzien? Dan kunt ons bellen op telefoonnummer 14 0182. Vraag naar Team Vergunningen en Veiligheid.</text:p>
            <text:p text:style-name="last-al">Als u het niet eens bent met het besluit kunt u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70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1999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het gebruik van openbare grond opverschillende locatiesvoor het inzamelen van kerstbom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77</meta:user-defined>
    <meta:user-defined meta:name="OVERHEIDop.GmbID/DC.identifier">gmb-2026-377077</meta:user-defined>
    <meta:user-defined meta:name="OVERHEIDop.versieInformatie"/>
  </office:meta>
</office:document-meta>
</file>