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oekel - Melding Besluit activiteiten leefomgeving (Bal) - Bovenstehuis 15 Boe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oekel delen mee dat zij de volgende melding hebben ontvangen:</text:p>
            <text:p text:style-name="common-al">Voor:   Koelinstallatie met kooldioxide</text:p>
            <text:p text:style-name="common-al">Locatie:  Bovenstehuis 15, 5427 RL Boekel</text:p>
            <text:p text:style-name="common-al">DSO-kenmerk:  2026062600650</text:p>
            <text:p text:style-name="common-al">Zaaknummer:  Z/509329</text:p>
            <text:p text:style-name="common-al">Datum ontvangen:  26 jun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7706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9329</meta:user-defined>
    <dc:language>nl</dc:language>
    <meta:user-defined meta:name="OVERHEIDop.locatietype/OVERHEIDop.gebiedsmarkering">Adres</meta:user-defined>
    <meta:user-defined meta:name="DC.title">Gemeente Boekel - Melding Besluit activiteiten leefomgeving (Bal) - Bovenstehuis 15 Boeke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66</meta:user-defined>
    <meta:user-defined meta:name="OVERHEIDop.GmbID/DC.identifier">gmb-2026-377066</meta:user-defined>
    <meta:user-defined meta:name="OVERHEIDop.versieInformatie"/>
  </office:meta>
</office:document-meta>
</file>