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gerechtelijke uitspraak bestemmingsplan Buitengebied – Het Verscholen Dor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bekendmaking van 16 juli jl. is abusievelijk vermeldt dat het besluit tot vaststelling voor kavel Boslaan 2-24 is vernietigd. Dit moet zijn kavel Boslaan 2-14. De juiste tekst luidt.</text:p>
            <text:p text:style-name="common-al">De afdeling bestuursrechtspraak van de Raad van State heeft op 8 juli 2026 uitspraak gedaan inzake het ingediende beroep tegen het vaststellingsbesluit van het bestemmingsplan Buitengebied – Het Verscholen Dorp. Met deze uitspraak is het besluit tot vaststelling voor de kavels Boslaan 2-14, 2-27, 2-47 en 2-48 vernietigd. Het besluit tot vaststelling voor de overige kavels is in stand gebleven. De uitspraak van de afdeling bestuursrechtspraak van de Raad van State is met ingang van 17 juli gedurende 6 weken in te zien en te downloaden via de link ‘Bekijk documenten’ in de linker kolom op deze pagina. Informatie: Team Ruimtelijke dienstverlening, tel. 411911.</text:p>
            <text:p text:style-name="common-al">De uitspraak (NL.IMRO.0243.GU00359-0001) en het bestemmingsplan Buitengebied – Het Verscholen Dorp kunt u ook raadplegen via de landelijke website <text:a xlink:href="https://omgevingswet.overheid.nl/regels-op-de-kaart/" xlink:type="simple">https://omgevingswet.overheid.nl/regels-op-de-kaart/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70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6/xml/MC-DRP-PlanRuimtelijk-Web-ZM.xml</meta:user-defined>
    <meta:user-defined meta:name="OVERHEID.Gemeente/DC.creator">Harderwijk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243.GU00359-00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Rectificatie gerechtelijke uitspraak bestemmingsplan Buitengebied – Het Verscholen Dorp</meta:user-defined>
    <meta:user-defined meta:name="DCTERMS.W3CDTF/DCTERMS.available">2026-08-07</meta:user-defined>
    <meta:user-defined meta:name="OVERHEIDop.externeBijlage">Gerechtelijke uitspraak Het Verscholen Dorp|exb-2026-28117</meta:user-defined>
    <meta:user-defined meta:name="DCTERMS.W3CDTF/OVERHEIDop.jaargang">2026</meta:user-defined>
    <meta:user-defined meta:name="OVERHEIDop.publicationIssue">377065</meta:user-defined>
    <meta:user-defined meta:name="OVERHEIDop.GmbID/DC.identifier">gmb-2026-377065</meta:user-defined>
    <meta:user-defined meta:name="OVERHEIDop.versieInformatie"/>
  </office:meta>
</office:document-meta>
</file>