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25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256 in Amsterdam</text:p>
            <text:p text:style-name="common-al">Looptijd :08-08-2026 t/m 30-10-2026</text:p>
            <text:p text:style-name="common-al">Verzonden naar aanvrager op: 04-08-2026</text:p>
            <text:p text:style-name="common-al">Kenmerk gemeente: Z/26/31685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5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3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3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593</meta:user-defined>
    <meta:user-defined meta:name="DCTERMS.abstract">Object, Admiraal De Ruijterweg 246-256, 8 aug-30 okt., Admiraal De Ruijterweg ter hoogte van nummer: 256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25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31</meta:user-defined>
    <meta:user-defined meta:name="OVERHEIDop.GmbID/DC.identifier">gmb-2026-377031</meta:user-defined>
    <meta:user-defined meta:name="OVERHEIDop.versieInformatie"/>
  </office:meta>
</office:document-meta>
</file>