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tellingweg ter hoogte van nummer: 35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Filmmelding, Locatie: Stellingweg ter hoogte van nummer: 357 in Amsterdam</text:p>
            <text:p text:style-name="common-al">Looptijd :12-08-2026 t/m 13-08-2026</text:p>
            <text:p text:style-name="common-al">Verzonden naar aanvrager op: 04-08-2026</text:p>
            <text:p text:style-name="common-al">Kenmerk gemeente: Z/26/316519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65195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7002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002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002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195</meta:user-defined>
    <meta:user-defined meta:name="DCTERMS.abstract">Filmen,Stellingweg 357 B 1035EV, 20260812, Stellingweg ter hoogte van nummer: 357</meta:user-defined>
    <dc:language>nl</dc:language>
    <meta:user-defined meta:name="OVERHEIDop.locatietype/OVERHEIDop.gebiedsmarkering">Punt</meta:user-defined>
    <meta:user-defined meta:name="DC.title">Besluit apv vergunning Verleend - Stellingweg ter hoogte van nummer: 357 in Amsterdam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002</meta:user-defined>
    <meta:user-defined meta:name="OVERHEIDop.GmbID/DC.identifier">gmb-2026-377002</meta:user-defined>
    <meta:user-defined meta:name="OVERHEIDop.versieInformatie"/>
  </office:meta>
</office:document-meta>
</file>