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ilips van Almondestraat ter hoogte van nummer: 2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Filips van Almondestraat ter hoogte van nummer: 2 in </text:p>
            <text:p text:style-name="common-al">Looptijd :17-09-2026 t/m 17-10-2026</text:p>
            <text:p text:style-name="common-al">Verzonden naar aanvrager op: 04-08-2026</text:p>
            <text:p text:style-name="common-al">Kenmerk gemeente: Z/26/31679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792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6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6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6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929</meta:user-defined>
    <meta:user-defined meta:name="DCTERMS.abstract">Object, Filips van Almondestraat 2, 17 sep-17 okt., Filips van Almondestraat ter hoogte van nummer: 2</meta:user-defined>
    <dc:language>nl</dc:language>
    <meta:user-defined meta:name="OVERHEIDop.locatietype/OVERHEIDop.gebiedsmarkering">Punt</meta:user-defined>
    <meta:user-defined meta:name="DC.title">Besluit apv vergunning Verleend - Filips van Almondestraat ter hoogte van nummer: 2 i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65</meta:user-defined>
    <meta:user-defined meta:name="OVERHEIDop.GmbID/DC.identifier">gmb-2026-376965</meta:user-defined>
    <meta:user-defined meta:name="OVERHEIDop.versieInformatie"/>
  </office:meta>
</office:document-meta>
</file>