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5 augustus t/m 10 augustus 2026 ter hoogte van Jeneverbes 27, 3823 C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Jeneverbes 27, 3823 CE Amersfoort</text:p>
            <text:p text:style-name="common-al">
            <text:span text:style-name="nadrukvet">Omschrijving:</text:span> 			plaatsen van container van 5 augustus t/m 10 augustus 2026</text:p>
            <text:p text:style-name="common-al">
            <text:span text:style-name="nadrukvet">Zaaknummer:</text:span> 			CLZ-APV2026-07-30-567f14ad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3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30-567f14ad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5 augustus t/m 10 augustus 2026 ter hoogte van Jeneverbes 27, 3823 CE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33</meta:user-defined>
    <meta:user-defined meta:name="OVERHEIDop.GmbID/DC.identifier">gmb-2026-376933</meta:user-defined>
    <meta:user-defined meta:name="OVERHEIDop.versieInformatie"/>
  </office:meta>
</office:document-meta>
</file>