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uitvoeren van divers meerwerk aan de woningen (Buitenveen), Joke van der Zwaanweg 1 t/m 9, Maurits van Staaverenweg 2 t/m 14 en Wiebe Koopstraweg 1 t/m 9, 1432KJ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4 augustus 2026 een besluit genomen op de aanvraag. De vergunning is aangevraagd voor het uitvoeren van divers meerwerk aan de woningen (Buitenveen) op locatie Joke van der Zwaanweg 1 t/m 9, Maurits van Staaverenweg 2 t/m 14 en Wiebe Koopstraweg 1 t/m 9, 1432KJ Aalsmeer.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820.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15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5820.</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769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820</meta:user-defined>
    <meta:user-defined meta:name="DCTERMS.abstract">Betreft:  besluit op locatie Joke van der Zwaanweg 1 t/m 9, Maurits van Staaverenweg 2 t/m 14 en Wiebe Koopstraweg 1 t/m 9, 1432KJ Aalsmee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vergunning toegekend voor het uitvoeren van divers meerwerk aan de woningen (Buitenveen), Joke van der Zwaanweg 1 t/m 9, Maurits van Staaverenweg 2 t/m 14 en Wiebe Koopstraweg 1 t/m 9, 1432KJ Aalsmeer</meta:user-defined>
    <meta:user-defined meta:name="DCTERMS.W3CDTF/DCTERMS.available">2026-08-06</meta:user-defined>
    <meta:user-defined meta:name="DCTERMS.W3CDTF/OVERHEIDop.jaargang">2026</meta:user-defined>
    <meta:user-defined meta:name="OVERHEIDop.publicationIssue">376912</meta:user-defined>
    <meta:user-defined meta:name="OVERHEIDop.GmbID/DC.identifier">gmb-2026-376912</meta:user-defined>
    <meta:user-defined meta:name="OVERHEIDop.versieInformatie"/>
  </office:meta>
</office:document-meta>
</file>